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/>
    </style:style>
    <style:style style:name="T22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2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8/15/2026</text:p>
          </table:table-cell>
        </table:table-row>
      </table:table>
      <text:p text:style-name="P3"/>
      <text:p text:style-name="Standard">Датум: 25<text:span text:style-name="T17">.06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</text:span> <text:span text:style-name="T17">Тигростик </text:span><text:span text:style-name="T20">СЦ 021 или</text:span><text:span text:style-name="T17"> СЦ 022, у</text:span><text:span text:style-name="T20">тврђивач</text:span><text:span text:style-name="T17"> и завршна закрпа са једним платном</text:span></text:p>
      <text:p text:style-name="P18"><text:span text:style-name="T11">3.1. Процењена вредност набавке:</text:span> <text:span text:style-name="T17">90.000 дин.</text:span>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><text:soft-page-break/></text:p>
      <text:p text:style-name="P22"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20">02.07.202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8106564009815431284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5T11:04:25.63</dc:date>
    <meta:editing-duration>PT5H15M7S</meta:editing-duration>
    <meta:editing-cycles>68</meta:editing-cycles>
    <meta:generator>OpenOffice/4.1.15$Win32 OpenOffice.org_project/4115m2$Build-9813</meta:generator>
    <meta:print-date>2026-03-19T10:13:39.78</meta:print-date>
    <meta:document-statistic meta:table-count="1" meta:image-count="2" meta:object-count="0" meta:page-count="2" meta:paragraph-count="49" meta:word-count="375" meta:character-count="2870"/>
  </office:meta>
</office:document-meta>
</file>